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3AC000001843743FD7A.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ce style:name="Arial3" svg:font-family="Arial" style:font-adornments="Bold"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Bold" style:font-family-generic="swiss" style:font-pitch="variable"/>
    <style:font-face style:name="Arial Unicode MS" svg:font-family="'Arial Unicode MS'" style:font-family-generic="system" style:font-pitch="variable"/>
  </office:font-face-decls>
  <office:automatic-styles>
    <style:style style:name="Tableau1" style:family="table">
      <style:table-properties style:width="17cm" table:align="margins"/>
    </style:style>
    <style:style style:name="Tableau1.A" style:family="table-column">
      <style:table-column-properties style:column-width="17cm" style:rel-column-width="65535*"/>
    </style:style>
    <style:style style:name="Tableau1.A1" style:family="table-cell">
      <style:table-cell-properties fo:padding="0.097cm" fo:border="0.002cm solid #000000"/>
    </style:style>
    <style:style style:name="Tableau2" style:family="table">
      <style:table-properties style:width="17cm" table:align="margins"/>
    </style:style>
    <style:style style:name="Tableau2.A" style:family="table-column">
      <style:table-column-properties style:column-width="17cm" style:rel-column-width="65535*"/>
    </style:style>
    <style:style style:name="Tableau2.A1" style:family="table-cell">
      <style:table-cell-properties fo:padding="0.097cm" fo:border="0.002cm solid #000000"/>
    </style:style>
    <style:style style:name="Tableau3" style:family="table">
      <style:table-properties style:width="17cm" table:align="margins"/>
    </style:style>
    <style:style style:name="Tableau3.A" style:family="table-column">
      <style:table-column-properties style:column-width="8.5cm" style:rel-column-width="32767*"/>
    </style:style>
    <style:style style:name="Tableau3.A1" style:family="table-cell">
      <style:table-cell-properties fo:padding="0.097cm" fo:border-left="0.002cm solid #000000" fo:border-right="none" fo:border-top="0.002cm solid #000000" fo:border-bottom="0.002cm solid #000000"/>
    </style:style>
    <style:style style:name="Tableau3.B1" style:family="table-cell">
      <style:table-cell-properties fo:padding="0.097cm" fo:border="0.002cm solid #000000"/>
    </style:style>
    <style:style style:name="Tableau3.A2" style:family="table-cell">
      <style:table-cell-properties fo:padding="0.097cm" fo:border-left="0.002cm solid #000000" fo:border-right="none" fo:border-top="none" fo:border-bottom="0.002cm solid #000000"/>
    </style:style>
    <style:style style:name="Tableau3.B2" style:family="table-cell">
      <style:table-cell-properties fo:padding="0.097cm" fo:border-left="0.002cm solid #000000" fo:border-right="0.002cm solid #000000" fo:border-top="none" fo:border-bottom="0.002cm solid #000000"/>
    </style:style>
    <style:style style:name="P1" style:family="paragraph" style:parent-style-name="Table_20_Contents">
      <style:paragraph-properties fo:text-align="center" style:justify-single-word="false"/>
      <style:text-properties style:font-name="Arial" fo:font-size="15pt" fo:font-weight="bold" style:font-size-asian="15pt" style:font-weight-asian="bold" style:font-size-complex="15pt" style:font-weight-complex="bold"/>
    </style:style>
    <style:style style:name="P2" style:family="paragraph" style:parent-style-name="Table_20_Contents">
      <style:text-properties style:font-name="Arial1" fo:font-size="12pt" style:font-size-asian="12pt" style:font-size-complex="12pt"/>
    </style:style>
    <style:style style:name="P3" style:family="paragraph" style:parent-style-name="Table_20_Contents">
      <style:paragraph-properties fo:text-align="center" style:justify-single-word="false"/>
      <style:text-properties style:font-name="Arial1" fo:font-size="12pt" style:text-underline-style="solid" style:text-underline-width="auto" style:text-underline-color="font-color" style:font-size-asian="12pt" style:font-size-complex="12pt"/>
    </style:style>
    <style:style style:name="P4" style:family="paragraph" style:parent-style-name="Text_20_body">
      <style:paragraph-properties fo:text-align="justify" style:justify-single-word="false"/>
      <style:text-properties style:font-name="Arial1" fo:font-size="12pt" style:font-size-asian="12pt" style:font-size-complex="12pt"/>
    </style:style>
    <style:style style:name="P5" style:family="paragraph" style:parent-style-name="Text_20_body" style:list-style-name="L4">
      <style:paragraph-properties fo:text-align="justify" style:justify-single-word="false"/>
      <style:text-properties style:font-name="Arial1" fo:font-size="12pt" style:font-size-asian="12pt" style:font-size-complex="12pt"/>
    </style:style>
    <style:style style:name="P6" style:family="paragraph" style:parent-style-name="Text_20_body" style:list-style-name="L5">
      <style:paragraph-properties fo:text-align="justify" style:justify-single-word="false"/>
      <style:text-properties style:font-name="Arial1" fo:font-size="12pt" style:font-size-asian="12pt" style:font-size-complex="12pt"/>
    </style:style>
    <style:style style:name="P7" style:family="paragraph" style:parent-style-name="Text_20_body">
      <style:paragraph-properties fo:text-align="end" style:justify-single-word="false"/>
      <style:text-properties style:font-name="Arial1" fo:font-size="12pt" style:font-size-asian="12pt" style:font-size-complex="12pt"/>
    </style:style>
    <style:style style:name="P8" style:family="paragraph" style:parent-style-name="Text_20_body">
      <style:text-properties style:font-name="Arial1" fo:font-size="12pt" fo:font-weight="bold" style:font-size-asian="12pt" style:font-weight-asian="bold" style:font-size-complex="12pt" style:font-weight-complex="bold"/>
    </style:style>
    <style:style style:name="P9" style:family="paragraph" style:parent-style-name="Text_20_body">
      <style:paragraph-properties fo:text-align="justify" style:justify-single-word="false"/>
      <style:text-properties style:font-name="Arial1" fo:font-size="12pt" fo:font-weight="bold" style:font-size-asian="12pt" style:font-weight-asian="bold" style:font-size-complex="12pt" style:font-weight-complex="bold"/>
    </style:style>
    <style:style style:name="P10" style:family="paragraph" style:parent-style-name="Text_20_body">
      <style:text-properties style:font-name="Arial1" fo:font-size="12pt" fo:font-style="normal" fo:font-weight="bold" style:font-size-asian="12pt" style:font-style-asian="normal" style:font-weight-asian="bold" style:font-size-complex="12pt" style:font-style-complex="normal" style:font-weight-complex="bold"/>
    </style:style>
    <style:style style:name="P11" style:family="paragraph" style:parent-style-name="Text_20_body">
      <style:paragraph-properties fo:text-align="justify" style:justify-single-word="false"/>
      <style:text-properties style:font-name="Arial1" fo:font-size="12pt" fo:font-style="italic" style:font-style-asian="italic" style:font-style-complex="italic"/>
    </style:style>
    <style:style style:name="P12" style:family="paragraph" style:parent-style-name="Text_20_body">
      <style:paragraph-properties fo:text-align="justify" style:justify-single-word="false"/>
      <style:text-properties style:font-name="Arial1" fo:font-size="12pt" fo:font-style="italic" style:font-size-asian="12pt" style:font-style-asian="italic" style:font-size-complex="12pt" style:font-style-complex="italic"/>
    </style:style>
    <style:style style:name="P13" style:family="paragraph" style:parent-style-name="Text_20_body" style:list-style-name="L5">
      <style:paragraph-properties fo:text-align="justify" style:justify-single-word="false"/>
      <style:text-properties style:font-name="Arial1" fo:font-size="12pt" fo:font-style="italic" style:font-size-asian="12pt" style:font-style-asian="italic" style:font-size-complex="12pt" style:font-style-complex="italic"/>
    </style:style>
    <style:style style:name="P14" style:family="paragraph" style:parent-style-name="Text_20_body">
      <style:paragraph-properties style:text-autospace="none"/>
      <style:text-properties style:font-name="Arial1" fo:font-size="12pt" fo:font-style="italic"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P15" style:family="paragraph" style:parent-style-name="Text_20_body">
      <style:paragraph-properties fo:text-align="justify" style:justify-single-word="false"/>
      <style:text-properties style:font-name="Arial1" fo:font-size="14pt" fo:font-style="italic" style:font-size-asian="12pt" style:font-style-asian="italic" style:font-size-complex="12pt" style:font-style-complex="italic"/>
    </style:style>
    <style:style style:name="P16" style:family="paragraph" style:parent-style-name="Text_20_body">
      <style:text-properties style:font-name="Arial1" fo:font-size="14pt" fo:font-style="italic" style:font-style-asian="italic" style:font-style-complex="italic"/>
    </style:style>
    <style:style style:name="P17" style:family="paragraph" style:parent-style-name="Text_20_body" style:list-style-name="L1">
      <style:paragraph-properties fo:text-align="justify" style:justify-single-word="false"/>
      <style:text-properties style:font-name="Arial1"/>
    </style:style>
    <style:style style:name="P18" style:family="paragraph" style:parent-style-name="Text_20_body">
      <style:paragraph-properties fo:text-align="center" style:justify-single-word="false"/>
      <style:text-properties fo:color="#3028a5" style:font-name="Arial1" fo:font-size="12pt" fo:font-style="italic" style:font-size-asian="12pt" style:font-style-asian="italic" style:font-size-complex="12pt" style:font-style-complex="italic"/>
    </style:style>
    <style:style style:name="P19" style:family="paragraph" style:parent-style-name="Text_20_body">
      <style:paragraph-properties fo:text-align="justify" style:justify-single-word="false"/>
      <style:text-properties fo:color="#800000" style:font-name="Arial1" fo:font-size="12pt" style:font-size-asian="12pt" style:font-size-complex="12pt"/>
    </style:style>
    <style:style style:name="P20" style:family="paragraph" style:parent-style-name="Text_20_body">
      <style:paragraph-properties fo:text-align="justify" style:justify-single-word="false"/>
      <style:text-properties fo:color="#800000" style:font-name="Arial1" fo:font-size="12pt" fo:font-style="italic" style:font-size-asian="12pt" style:font-style-asian="italic" style:font-size-complex="12pt" style:font-style-complex="italic"/>
    </style:style>
    <style:style style:name="P21" style:family="paragraph" style:parent-style-name="Text_20_body">
      <style:paragraph-properties fo:text-align="justify" style:justify-single-word="false"/>
      <style:text-properties fo:color="#800000" style:font-name="Arial1"/>
    </style:style>
    <style:style style:name="P22" style:family="paragraph" style:parent-style-name="Standard">
      <style:paragraph-properties style:text-autospace="none"/>
      <style:text-properties style:font-name="Arial1" fo:font-size="12pt" fo:font-style="normal" style:text-underline-style="solid" style:text-underline-width="auto" style:text-underline-color="font-color" fo:font-weight="bold" style:font-size-asian="12pt" style:font-style-asian="normal" style:font-weight-asian="bold" style:font-size-complex="12pt" style:font-style-complex="normal" style:font-weight-complex="bold"/>
    </style:style>
    <style:style style:name="T1" style:family="text">
      <style:text-properties fo:font-style="italic" style:font-style-asian="italic" style:font-style-complex="italic"/>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style="italic" style:text-underline-style="solid" style:text-underline-width="auto" style:text-underline-color="font-color" style:font-style-asian="italic" style:font-style-complex="italic"/>
    </style:style>
    <style:style style:name="T4" style:family="text">
      <style:text-properties fo:font-size="14pt" fo:font-style="italic" style:font-style-asian="italic" style:font-style-complex="italic"/>
    </style:style>
    <style:style style:name="T5" style:family="text">
      <style:text-properties style:font-size-asian="12pt" style:font-size-complex="12pt"/>
    </style:style>
    <style:style style:name="T6" style:family="text">
      <style:text-properties fo:font-style="normal" style:font-size-asian="12pt" style:font-style-asian="normal" style:font-size-complex="12pt" style:font-style-complex="normal"/>
    </style:style>
    <style:style style:name="T7" style:family="text">
      <style:text-properties fo:font-size="12pt" style:font-size-asian="12pt" style:font-size-complex="12pt"/>
    </style:style>
    <style:style style:name="T8" style:family="text">
      <style:text-properties fo:font-size="12pt" fo:font-style="italic" style:font-size-asian="12pt" style:font-style-asian="italic" style:font-size-complex="12pt" style:font-style-complex="italic"/>
    </style:style>
    <style:style style:name="T9" style:family="text">
      <style:text-properties fo:color="#000007" style:font-name="Arial2"/>
    </style:style>
    <style:style style:name="T10" style:family="text">
      <style:text-properties fo:color="#000007" style:font-name="Arial2" fo:font-style="italic" style:font-style-asian="italic" style:font-style-complex="italic"/>
    </style:style>
    <style:style style:name="T11" style:family="text">
      <style:text-properties style:font-name="Arial3" fo:font-style="italic" style:font-style-asian="italic" style:font-style-complex="italic"/>
    </style:style>
    <style:style style:name="T12" style:family="text">
      <style:text-properties style:font-name="Arial2" fo:font-style="italic" style:font-style-asian="italic" style:font-style-complex="italic"/>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1" table:style-name="Tableau1">
        <table:table-column table:style-name="Tableau1.A"/>
        <table:table-row>
          <table:table-cell table:style-name="Tableau1.A1" office:value-type="string">
            <text:p text:style-name="P1">Correction du devoir commun 3e</text:p>
          </table:table-cell>
        </table:table-row>
      </table:table>
      <text:p text:style-name="Standard"/>
      <text:p text:style-name="P18">Devoir commun de français – 09/12/16 – 13h30-14h30 – Collège Louis Lumière</text:p>
      <text:p text:style-name="P8">A. Texte littéraire </text:p>
      <table:table table:name="Tableau2" table:style-name="Tableau2">
        <table:table-column table:style-name="Tableau2.A"/>
        <table:table-row>
          <table:table-cell table:style-name="Tableau2.A1" office:value-type="string">
            <text:p text:style-name="P4"><text:span text:style-name="T1">Dans ce passage, on assiste à la tristement célèbre bataille d'Ypres, où furent utilisés pour la première fois les gaz de combat le 22 avril 1915.</text:span><text:span text:style-name="T4"> </text:span></text:p>
            <text:p text:style-name="P15"/>
            <text:p text:style-name="P4">C'est ainsi que Joseph vit se lever une aube olivâtre sur la plaine d'Ypres. Dieu, ce matin-là, était avec eux. Le vent complice poussait la brume verte en direction des lignes françaises, pesamment plaquée au sol, grand corps mou épousant les moindres aspérités du terrain, s'engouffrant dans les caractères, avalant les bosses et les frises de barbelés, verticale comme celle en mer Rouge qui engloutit les chars de l'armée du pharaon. </text:p>
            <text:p text:style-name="P4">L'officier ordonna d'ouvrir le feu. Il présumait que derrière ce leurre se dissimulait une attaque d'envergure. C'était sans doute la première fois qu'on cherchait à tuer le vent. La fusillade libéra les esprits sans freiner la progression de l'immense nappe bouillante, méthodique, inexorable. Et maintenant qu'elle était proche à les toucher, levant devant leurs yeux effarés un bras dérisoire pour s'en protéger, les hommes se demandaient quelle nouvelle cruauté on avait encore inventée pour leur malheur. Les premiers filets de gaz se déversèrent dans la tranchée. </text:p>
            <text:p text:style-name="P4">Voilà. La terre n'était plus cette uniforme et magnifique boule bleue que l'on admire du fond de l'univers. Au-dessus d'Ypres s'étalait une horrible tâche verdâtre. Oh, bien sûr, l’aube de méthane des premiers matins du monde n’était pas hospitalière, ce bleu qu’on nous envie, lumière solaire à nos yeux diffractée, pas plus que nos vies n’est éternel. Il virera selon les saisons de la nature et l’inclémence des hommes au pourpre ou au safran, mais cette coloration pistache le long de l’Yser relevait, elle, d’une intention maléfique. Maintenant le brouillard chloré rampe dans le lacis des boyaux, s'infiltre dans les abris (de simple planches à cheval sur la tranchée), se niche dans les trous de fortune, s'insinue entre les cloisons rudimentaires des casemates, plonge au fond des chambres souterraines jusque-là préservées des obus, souille le ravitaillement et les réserves d'eau, occupe sans répit l'espace, si bien que la recherche frénétique d'une bouffée d'air pur est désespérément vaine, confine à la folie dans des souffrances atroces. Le premier réflexe est d'enfouir le nez dans la vareuse, mais la provision d'oxygène y est si réduite qu'elle s'épuise en trois inspirations. Il faut ressortir la tête et, après de longues secondes d'apnée, inhaler l'horrible mixture. Nous n'avons jamais vraiment écouté ces vieillards de vingt ans dont le témoignage nous aiderait à remonter les chemins de l'horreur. </text:p>
            <text:p text:style-name="P7"><text:span text:style-name="T1">Les Champs dʼhonneur, </text:span>Jean Rouaud, 1990.</text:p>
            <text:p text:style-name="P7"><text:s/></text:p>
            <text:p text:style-name="P4"><text:span text:style-name="T2">Ypres </text:span><text:span text:style-name="T1">: ville de Belgique ; </text:span><text:span text:style-name="T2">diffractée</text:span><text:span text:style-name="T1"> : dispersée ; </text:span><text:span text:style-name="T2">inclémence</text:span><text:span text:style-name="T1"> : défaut de clémence, d'indulgence ;</text:span><text:span text:style-name="T2">Yser</text:span><text:span text:style-name="T1"> : Fleuve côtier des Flandres française et belge, tributaire de la mer du Nord ;</text:span><text:span text:style-name="T2"> </text:span><text:span text:style-name="T1">; </text:span><text:span text:style-name="T2">lacis</text:span><text:span text:style-name="T1"> : réseau dense et serré ; </text:span><text:span text:style-name="T2">casemates</text:span><text:span text:style-name="T1"> : abris renforcés à l’intérieur de la tranchée ; <text:s/></text:span><text:span text:style-name="T2">confine à</text:span><text:span text:style-name="T1"> : approche de ; </text:span><text:span text:style-name="T2">vareuse</text:span><text:span text:style-name="T1"> : veste de certains uniformes ; </text:span></text:p>
          </table:table-cell>
        </table:table-row>
      </table:table>
      <text:p text:style-name="P16"/>
      <text:p text:style-name="P10"/>
      <text:p text:style-name="P10"/>
      <text:p text:style-name="P10"><text:soft-page-break/></text:p>
      <text:p text:style-name="P10">B. Image</text:p>
      <text:p text:style-name="P11"><draw:frame draw:style-name="fr1" draw:name="images1" text:anchor-type="paragraph" svg:width="17cm" svg:height="7.017cm" draw:z-index="0"><draw:image xlink:href="Pictures/10000000000003AC000001843743FD7A.jpg" xlink:type="simple" xlink:show="embed" xlink:actuate="onLoad"/></draw:frame><text:span text:style-name="T5"><text:tab/>Assaut sous les gaz (gravure), </text:span><text:span text:style-name="T6">Otto Dix, 1924, Musée historique allemand, Berlin. </text:span></text:p>
      <text:p text:style-name="P12"/>
      <text:p text:style-name="P22">Questions</text:p>
      <text:p text:style-name="P22"/>
      <text:p text:style-name="P14">Les réponses aux questions doivent être entièrement rédigées.</text:p>
      <text:p text:style-name="P14"/>
      <text:p text:style-name="P8">Sur le texte littéraire (document A) </text:p>
      <text:p text:style-name="P8"/>
      <table:table table:name="Tableau3" table:style-name="Tableau3">
        <table:table-column table:style-name="Tableau3.A" table:number-columns-repeated="2"/>
        <table:table-row>
          <table:table-cell table:style-name="Tableau3.A1" office:value-type="string">
            <text:p text:style-name="P3">Sont valorisés</text:p>
          </table:table-cell>
          <table:table-cell table:style-name="Tableau3.B1" office:value-type="string">
            <text:p text:style-name="P3"><text:s/>Sont pénalisés</text:p>
          </table:table-cell>
        </table:table-row>
        <table:table-row>
          <table:table-cell table:style-name="Tableau3.A2" office:value-type="string">
            <text:p text:style-name="P2">→ Les justifications (citations, mots prélevés dans le texte). </text:p>
            <text:p text:style-name="P2">→ Les comparaisons entre les deux docs</text:p>
            <text:p text:style-name="P2">→ Les efforts d'interprétation</text:p>
            <text:p text:style-name="P2">→ Les efforts de synthèse</text:p>
            <text:p text:style-name="P2">→ Les réponses trop laconiques ou trop répétitives</text:p>
          </table:table-cell>
          <table:table-cell table:style-name="Tableau3.B2" office:value-type="string">
            <text:p text:style-name="P2">→ Les réponses non rédigées</text:p>
            <text:p text:style-name="P2">→ Les fautes d'orthographe (-2 max, à raison d'un point en moins toutes les dix fautes sauf orthographe). </text:p>
            <text:p text:style-name="P2">→ Le manque de soin</text:p>
            <text:p text:style-name="P2">→ La paraphrase</text:p>
            <text:p text:style-name="P2">→ Le hors-sujet</text:p>
          </table:table-cell>
        </table:table-row>
      </table:table>
      <text:p text:style-name="P8"/>
      <text:list xml:id="list3548396433079576746" text:style-name="L1">
        <text:list-item>
          <text:p text:style-name="P17"><text:span text:style-name="T7">Que signifie l'expression « chercher à tuer le vent » ? </text:span><text:span text:style-name="T8">(2 pts)</text:span></text:p>
        </text:list-item>
      </text:list>
      <text:p text:style-name="P21"><text:span text:style-name="T8">L'expression « chercher à tuer du vent » signifie « lutter en vain contre une arme chimique contre laquelle les soldats ne peuvent rien ». Le paratexte contextualise la scène de guerre décrite dans l'extrait : il s'agit de « la première fois où les gaz de combat sont utilisés », cela rend l'effort des combattants inutile. Ici, le « vent » est directement associé au gaz et à sa propagation, de plus c'est un terme connoté qui renvoie généralement à une tentative infructueuse ou vouée à l'échec, comme nous pouvons l'observer dans l'expression « parler dans le vent » par exemple.</text:span></text:p>
      <text:list xml:id="list56150126823544143" text:style-name="L4">
        <text:list-item>
          <text:p text:style-name="P5">Pourquoi les soldats ne comprennent-ils rien à ce qui se passe ? <text:span text:style-name="T1">(2 pts)</text:span></text:p>
        </text:list-item>
      </text:list>
      <text:p text:style-name="P19"><text:span text:style-name="T1">Les soldats sont déconcertés, ils ne comprennent rien à ce qui se passe, comme le prouvent le verbe « présumer » (l.7) qui indique la part de doute de l'officier et l'expression <text:s/>« les hommes se demandaient quelle nouvelle cruauté on avait encore inventée pour leur malheur » (l.11-12) qui confirme l'étonnement des soldats. </text:span></text:p>
      <text:list xml:id="list236443573" text:continue-numbering="true" text:style-name="L4">
        <text:list-item>
          <text:p text:style-name="P5"><text:soft-page-break/>En quoi la réaction de l’officier est-elle inappropriée ? <text:span text:style-name="T1">(2 pts) </text:span></text:p>
        </text:list-item>
      </text:list>
      <text:p text:style-name="P19"><text:span text:style-name="T1">La réaction de l'officier, qui « ordonn</text:span><text:span text:style-name="T11">[</text:span><text:span text:style-name="T1">e</text:span><text:span text:style-name="T11">]</text:span><text:span text:style-name="T1"> d'ouvrir le feu » (l.7) est inappropriée car les coups de feu n'ont aucun impact sur la propagation du gaz et ses effets. </text:span></text:p>
      <text:list xml:id="list1220343259679064429" text:style-name="L5">
        <text:list-item>
          <text:p text:style-name="P6">Pour chaque paragraphe du texte, dites quel est le temps dominant. Citez un exemple de chacun.<text:span text:style-name="T1"> (3 pts) </text:span></text:p>
        </text:list-item>
      </text:list>
      <text:p text:style-name="P19"><text:span text:style-name="T1">Dans le premier paragraphe, le temps dominant est le passé : le passé simple de l'indicatif est utilisé dés la première phrase « vit » (l.1), il marque une action de premier plan et s'associe à l'imparfait <text:s/>« était » (l.2) et « poussait » (l.2), qui renvoie quant à lui aux actions de second plan. </text:span></text:p>
      <text:p text:style-name="P19"><text:span text:style-name="T1">Dans le deuxième paragraphe, c'est l'imparfait de l'indicatif qui apparaît comme le temps dominant : « présumait » (l.7) ; « se dissimulait » <text:s/>(l. 7) ; « c'était » (l.8) ; « cherchait » (l.8) ; « était » (l.10) ; « se demandaient » (l.11). Il est plus utilisé que le passé simple dans ce paragraphe mais possède la même valeur que dans le premier (action de second plan). </text:span></text:p>
      <text:p text:style-name="P19"><text:span text:style-name="T1">Enfin, dans le troisième et dernier paragraphe le temps qui est le plus utilisé est le présent de l'indicatif : « admire » (l. 14) ; « envie » (l.17) ; « est » (l.17) ; « rampe » (l.20) ; « s'infiltre » (l. 20) ; « se niche » (l. 21 ) ; « s'insinue » (l.22 ) ; « souille » (l. 23) ; « occupe » (l. 24) ; « est » (l.25) ; « confine » (l. 25) : « est » (l.26) ; « est » (l.27) ; « s'épuise » (l.27) ; « faut » (l.27 ). Il s'agit du présent de narration qui donne l'illusion que des faits passés, <text:s/>appartiennent au présent, qu'ils se déroulent ici et maintenant. </text:span></text:p>
      <text:list xml:id="list1554608809" text:continue-numbering="true" text:style-name="L5">
        <text:list-item>
          <text:p text:style-name="P6">Quelle image du gaz le narrateur donne-t-il dans ce texte ? Appuyez-vous sur le texte. <text:span text:style-name="T1">(2 pts) </text:span></text:p>
        </text:list-item>
      </text:list>
      <text:p text:style-name="P19"><text:span text:style-name="T1">L'image que le narrateur donne du gaz est assez imprécise (pour retranscrire l'impression des soldats face à l'utilisation de cette nouvelle arme), ce qui justifie l'emploi de déterminants indéfinis « </text:span><text:span text:style-name="T3">une</text:span><text:span text:style-name="T1"> aube olivâtre » (l. 1) ; « une horrible tâche verdâtre » (l. 15). De plus, le gaz est décrit comme une matière volatile, insaisissable, inondante et menaçante : « une aube » (l.1) ; « la brume » (l.2) ; « épousant les moindres aspérités du terrain » (l.3-4) ; « s'engouffrant » (l.4) ; « avalant » (l.4) ; « qui engloutit » (l.5) ; «maléfique » (l.20). <text:s/>Le narrateur cherche à décrire la texture de ce « grand corps mou » (l.3) ainsi que les couleurs qui en émanent : « olivâtre » (l.1) ; « verte » (l.2) ; « verdâtre » (l.15) ; « pistache » (l. 19). Sa description du gaz s'inspire des sensations éprouvées par les soldats à sa découverte. </text:span></text:p>
      <text:list xml:id="list368944162" text:continue-numbering="true" text:style-name="L5">
        <text:list-item>
          <text:p text:style-name="P6">a) Comment comprenez-vous l'expression : « ces vieillards de vingt ans » ? (<text:span text:style-name="T1">2pts</text:span>)</text:p>
        </text:list-item>
      </text:list>
      <text:p text:style-name="P19">L'expression « ces vieillards de vingt ans » (l.29) fait référence aux soldats de la première guerre mondiale. Leur expérience des horreurs de la guerre fait d'eux des « vieillards » dans la mesure où ils ont déjà enduré de nombreuses souffrances, alors qu'ils ne sont en réalité que des jeunes hommes de « vingt ans » (l.29). </text:p>
      <text:list xml:id="list1551466193" text:continue-numbering="true" text:style-name="L5">
        <text:list-header>
          <text:p text:style-name="P6">b) Quelle est la figure de style présente dans cette expression ? <text:span text:style-name="T1">(1 pt) </text:span></text:p>
        </text:list-header>
      </text:list>
      <text:p text:style-name="P20">La figure de style employée ici est l'oxymore, ou l'antithèse, il s'agit de rapprocher deux termes que leur sens devrait opposer, le nom « vieillards » t son complément « de vingt ans » sont effectivement paradoxaux, opposés. Le recours à ces figures de style permet d'insister sur les difficiles conditions de vie de ces jeunes combattants.</text:p>
      <text:list xml:id="list1238088225" text:continue-numbering="true" text:style-name="L5">
        <text:list-item>
          <text:p text:style-name="P6">Quel message l’auteur veut-il délivrer au lecteur dans ce texte ? Appuyez vous sur le texte. <text:span text:style-name="T1">(4 pts)</text:span></text:p>
        </text:list-item>
      </text:list>
      <text:p text:style-name="P19"><text:span text:style-name="T1">Dans cet extrait, Jean Rouaud cherche à opposer deux éléments : les soldats, guidés par leur officier, et le gaz, « le brouillard chloré » (l.20) ; « l'immense nappe bouillante » (l.9) exagérément puissant face « à la fusillade » (l.9). Il met ainsi en évidence la violence de </text:span><text:soft-page-break/><text:span text:style-name="T1">cette nouvelle arme chimique et la vulnérabilité des hommes face à elle : « </text:span><text:span text:style-name="T11">[</text:span><text:span text:style-name="T1">…</text:span><text:span text:style-name="T11">]</text:span><text:span text:style-name="T1"> la recherche frénétique d'une bouffée d'air pur est désespérément vaine, confine à la folie dans des souffrances atroces » (l.25-26). L'auteur met en avant l'intemporelle cruauté des hommes, il fait référence aux armes blanches et aux armes à feu utilisées et qui font « virer le bleu » (couleur de la Terre vue du ciel), au « pourpre ou safran » (l.18-19) (couleur du sang), et dénonce encore plus violemment l'utilisation des gaz qui tuent sans même qu'il y ait de combat, sans même qu'il y ait une possibilité d'affront, de lutte. </text:span></text:p>
      <text:list xml:id="list2071966140" text:continue-numbering="true" text:style-name="L5">
        <text:list-header>
          <text:p text:style-name="P13"/>
        </text:list-header>
      </text:list>
      <text:p text:style-name="P9">Sur le texte et l’image (documents A et B) </text:p>
      <text:p text:style-name="P9"/>
      <text:list xml:id="list432319576" text:continue-numbering="true" text:style-name="L5">
        <text:list-item>
          <text:p text:style-name="P6"><text:s/>a) Quels sont les éléments qui rapprochent la gravure et le texte ? <text:span text:style-name="T1">(2 pts)</text:span></text:p>
        </text:list-item>
      </text:list>
      <text:p text:style-name="P19"><text:span text:style-name="T1">La gravure d'Otto Dix représente cinq soldats, leur équipement, un casque, un masque et des armes à feu laissent penser qu'ils sont les victimes ou les initiateurs d'une attaque au gaz. L'arrière-plan, très indistinct, et l'agitation des combattants rappellent certains passages du texte. Il s'agit sans aucun doute d'une scène de guerre où les belligérants vivent une attaque similaire à la bataille d'Ypres. </text:span></text:p>
      <text:list xml:id="list1550160379" text:continue-numbering="true" text:style-name="L5">
        <text:list-header>
          <text:p text:style-name="P6"><text:s/>b) <text:span text:style-name="T9">Quelles impressions suscite en vous cette gravure ? Sont-elles comparables à celles produites par le texte ? Pourquoi ? </text:span><text:span text:style-name="T10">(2 pts) </text:span></text:p>
        </text:list-header>
      </text:list>
      <text:p text:style-name="P19"><text:span text:style-name="T12">Cette gravure donne l'impression du mouvement, les soldats semblent prêts à surgir en dehors du cadre. C'est une sensation que l'on retrouve partiellement dans le texte, car si leur agitation est assez sensible dans l'extrait, c'est avant tout le gaz qui est présenté comme une menace se propageant à toute vitesse. Contrairement au texte, les soldats sont ici équipés contre l'arme chimique, ils stationnent debout, prêts à combattre. C'est la différence la plus importante entre les documents A et B : dans le texte, ils tentent de respirer à travers leur « vareuse », qui ne les protègent guère des gaz. </text:span></text:p>
      <text:p text:style-name="P4"><text:span text:style-name="T10"/></text:p>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ce style:name="Arial3" svg:font-family="Arial" style:font-adornments="Bold"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Bold"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6-12-12T10:54:55</meta:creation-date>
    <dc:date>2016-12-12T13:03:25</dc:date>
    <meta:editing-duration>PT38M58S</meta:editing-duration>
    <meta:editing-cycles>3</meta:editing-cycles>
    <meta:generator>OpenOffice/4.1.1$Unix OpenOffice.org_project/411m6$Build-9775</meta:generator>
    <meta:document-statistic meta:table-count="3" meta:image-count="1" meta:object-count="0" meta:page-count="4" meta:paragraph-count="50" meta:word-count="1801" meta:character-count="10442"/>
  </office:meta>
</office:document-meta>
</file>